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72A5000014C6000014C6F279FB49.svg" manifest:media-type="image/svg+xml"/>
  <manifest:file-entry manifest:full-path="Pictures/10000001000000C9000000C9D041D668.png" manifest:media-type="image/png"/>
  <manifest:file-entry manifest:full-path="Pictures/10000001000000FD0000003315AA1957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margin-top="0cm" fo:margin-bottom="0cm" style:contextual-spacing="false" fo:text-align="center" style:justify-single-word="false" style:page-number="auto"/>
      <style:text-properties style:font-name="Arial" fo:font-size="12pt" fo:font-weight="bold" officeooo:rsid="00137ef3" officeooo:paragraph-rsid="00137ef3" style:font-size-asian="12pt" style:font-weight-asian="bold" style:font-name-complex="Arial2" style:font-size-complex="12pt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/>
      <style:text-properties style:font-name="Arial" fo:font-size="10pt" fo:font-weight="bold" style:font-size-asian="10pt" style:font-weight-asian="bold" style:font-name-complex="Arial2" style:font-size-complex="10pt"/>
    </style:style>
    <style:style style:name="P3" style:family="paragraph" style:parent-style-name="Standard">
      <style:paragraph-properties fo:margin-top="0cm" fo:margin-bottom="0cm" style:contextual-spacing="false"/>
      <style:text-properties style:font-name="Arial" fo:font-size="10pt" style:font-size-asian="10pt" style:font-name-complex="Arial2" style:font-size-complex="10pt"/>
    </style:style>
    <style:style style:name="P4" style:family="paragraph" style:parent-style-name="Standard">
      <style:paragraph-properties fo:margin-top="0cm" fo:margin-bottom="0cm" style:contextual-spacing="false"/>
      <style:text-properties style:font-name="Arial" fo:font-size="10pt" fo:font-weight="bold" style:font-size-asian="10pt" style:font-weight-asian="bold" style:font-name-complex="Arial2" style:font-size-complex="10pt"/>
    </style:style>
    <style:style style:name="P5" style:family="paragraph" style:parent-style-name="Standard">
      <style:paragraph-properties fo:margin-top="0cm" fo:margin-bottom="0.212cm" style:contextual-spacing="false"/>
      <style:text-properties style:font-name="Arial" fo:font-size="10pt" style:font-size-asian="10pt" style:font-name-complex="Arial2" style:font-size-complex="10pt"/>
    </style:style>
    <style:style style:name="P6" style:family="paragraph" style:parent-style-name="Standard">
      <style:paragraph-properties fo:margin-top="0.212cm" fo:margin-bottom="0.212cm" style:contextual-spacing="false"/>
      <style:text-properties style:font-name="Arial" fo:font-size="10pt" style:font-size-asian="10pt" style:font-name-complex="Arial2" style:font-size-complex="10pt"/>
    </style:style>
    <style:style style:name="P7" style:family="paragraph" style:parent-style-name="Standard">
      <style:paragraph-properties fo:margin-top="0cm" fo:margin-bottom="0.212cm" style:contextual-spacing="false"/>
    </style:style>
    <style:style style:name="P8" style:family="paragraph" style:parent-style-name="Standard">
      <style:paragraph-properties fo:margin-top="0cm" fo:margin-bottom="0.212cm" style:contextual-spacing="false" fo:text-align="center" style:justify-single-word="false"/>
      <style:text-properties style:font-name="Arial" fo:font-size="10pt" officeooo:rsid="0019cffa" officeooo:paragraph-rsid="0019cffa" style:font-size-asian="10pt" style:font-name-complex="Arial2" style:font-size-complex="10pt"/>
    </style:style>
    <style:style style:name="P9" style:family="paragraph" style:parent-style-name="Standard">
      <style:paragraph-properties fo:margin-top="0cm" fo:margin-bottom="0.212cm" style:contextual-spacing="false" fo:text-align="center" style:justify-single-word="false"/>
      <style:text-properties style:font-name="Arial" fo:font-size="10pt" fo:font-weight="bold" officeooo:rsid="0019cffa" officeooo:paragraph-rsid="0019cffa" style:font-size-asian="10pt" style:font-weight-asian="bold" style:font-name-complex="Arial2" style:font-size-complex="10pt" style:font-weight-complex="bold"/>
    </style:style>
    <style:style style:name="P10" style:family="paragraph" style:parent-style-name="Standard">
      <style:paragraph-properties fo:margin-top="0cm" fo:margin-bottom="0.212cm" style:contextual-spacing="false"/>
      <style:text-properties style:font-name="Arial" fo:font-size="10pt" officeooo:paragraph-rsid="001733a2" style:font-size-asian="10pt" style:font-name-complex="Arial2" style:font-size-complex="10pt"/>
    </style:style>
    <style:style style:name="P11" style:family="paragraph" style:parent-style-name="Standard">
      <style:paragraph-properties fo:margin-top="0cm" fo:margin-bottom="0.035cm" style:contextual-spacing="false" fo:text-align="center" style:justify-single-word="false"/>
      <style:text-properties style:font-name="Arial1" fo:font-size="10pt" officeooo:paragraph-rsid="0019cffa" style:font-size-asian="10pt" style:font-size-complex="10pt"/>
    </style:style>
    <style:style style:name="P12" style:family="paragraph" style:parent-style-name="Standard">
      <style:paragraph-properties fo:margin-top="0cm" fo:margin-bottom="0.035cm" style:contextual-spacing="false" fo:text-align="center" style:justify-single-word="false"/>
      <style:text-properties style:font-name="Arial1" fo:font-size="10pt" fo:font-weight="bold" officeooo:rsid="0019cffa" officeooo:paragraph-rsid="0019cffa" style:font-size-asian="10pt" style:font-weight-asian="bold" style:font-size-complex="10pt" style:font-weight-complex="bold"/>
    </style:style>
    <style:style style:name="P13" style:family="paragraph" style:parent-style-name="Standard">
      <style:paragraph-properties fo:margin-top="0cm" fo:margin-bottom="0.035cm" style:contextual-spacing="false" fo:text-align="left" style:justify-single-word="false"/>
      <style:text-properties style:font-name="Arial1" fo:font-size="10pt" officeooo:rsid="001915e0" officeooo:paragraph-rsid="0019cffa" style:font-size-asian="10pt" style:font-size-complex="10pt"/>
    </style:style>
    <style:style style:name="P14" style:family="paragraph" style:parent-style-name="Standard">
      <style:paragraph-properties fo:margin-top="0cm" fo:margin-bottom="0.035cm" style:contextual-spacing="false" fo:text-align="center" style:justify-single-word="false"/>
      <style:text-properties style:font-name="Arial1" fo:font-size="10pt" officeooo:rsid="001915e0" officeooo:paragraph-rsid="0019cffa" style:font-size-asian="10pt" style:font-size-complex="10pt"/>
    </style:style>
    <style:style style:name="P15" style:family="paragraph" style:parent-style-name="Standard">
      <style:paragraph-properties fo:margin-top="0cm" fo:margin-bottom="0.035cm" style:contextual-spacing="false" fo:text-align="left" style:justify-single-word="false"/>
      <style:text-properties style:font-name="Arial1" fo:font-size="10pt" officeooo:rsid="001915e0" officeooo:paragraph-rsid="001ac961" style:font-size-asian="10pt" style:font-size-complex="10pt"/>
    </style:style>
    <style:style style:name="P16" style:family="paragraph" style:parent-style-name="Standard">
      <style:paragraph-properties fo:margin-top="0cm" fo:margin-bottom="0.035cm" style:contextual-spacing="false" fo:text-align="center" style:justify-single-word="false"/>
      <style:text-properties style:font-name="Arial1" fo:font-size="10pt" fo:font-weight="bold" officeooo:rsid="0019cffa" officeooo:paragraph-rsid="001ac961" style:font-size-asian="10pt" style:font-weight-asian="bold" style:font-size-complex="10pt" style:font-weight-complex="bold"/>
    </style:style>
    <style:style style:name="P17" style:family="paragraph" style:parent-style-name="Standard">
      <style:paragraph-properties fo:margin-top="0cm" fo:margin-bottom="0.035cm" style:contextual-spacing="false" fo:text-align="left" style:justify-single-word="false"/>
      <style:text-properties style:font-name="Arial1" fo:font-size="10pt" officeooo:rsid="0019cffa" officeooo:paragraph-rsid="001ac961" style:font-size-asian="10pt" style:font-size-complex="10pt"/>
    </style:style>
    <style:style style:name="P18" style:family="paragraph" style:parent-style-name="Standard">
      <style:paragraph-properties fo:margin-top="0cm" fo:margin-bottom="0.035cm" style:contextual-spacing="false" fo:text-align="center" style:justify-single-word="false"/>
      <style:text-properties style:font-name="Arial1" fo:font-size="10pt" officeooo:rsid="001915e0" officeooo:paragraph-rsid="001bac80" style:font-size-asian="10pt" style:font-size-complex="10pt"/>
    </style:style>
    <style:style style:name="P19" style:family="paragraph" style:parent-style-name="Standard">
      <style:paragraph-properties fo:margin-top="0cm" fo:margin-bottom="0.035cm" style:contextual-spacing="false" fo:text-align="center" style:justify-single-word="false" fo:break-before="page"/>
      <style:text-properties style:font-name="Arial1" fo:font-size="10pt" fo:font-weight="bold" officeooo:rsid="0019cffa" officeooo:paragraph-rsid="001bac80" style:font-size-asian="10pt" style:font-weight-asian="bold" style:font-size-complex="10pt" style:font-weight-complex="bold"/>
    </style:style>
    <style:style style:name="P20" style:family="paragraph" style:parent-style-name="Standard">
      <style:paragraph-properties fo:margin-top="0cm" fo:margin-bottom="0.035cm" style:contextual-spacing="false"/>
      <style:text-properties style:font-name="Arial1" fo:font-size="10pt" officeooo:rsid="001915e0" officeooo:paragraph-rsid="001ac961" style:font-size-asian="10pt" style:font-size-complex="10pt"/>
    </style:style>
    <style:style style:name="P21" style:family="paragraph" style:parent-style-name="Standard">
      <style:paragraph-properties fo:margin-top="0cm" fo:margin-bottom="0.035cm" style:contextual-spacing="false" fo:text-align="center" style:justify-single-word="false"/>
      <style:text-properties style:font-name="Arial1" fo:font-size="10pt" fo:font-weight="bold" officeooo:rsid="001ac961" officeooo:paragraph-rsid="001ac961" style:font-size-asian="10pt" style:font-weight-asian="bold" style:font-size-complex="10pt" style:font-weight-complex="bold"/>
    </style:style>
    <style:style style:name="P22" style:family="paragraph" style:parent-style-name="Standard">
      <style:paragraph-properties fo:margin-top="0cm" fo:margin-bottom="0.035cm" style:contextual-spacing="false" fo:text-align="center" style:justify-single-word="false"/>
      <style:text-properties style:font-name="Arial1" fo:font-size="10pt" officeooo:rsid="001915e0" officeooo:paragraph-rsid="001ac961" style:font-size-asian="10pt" style:font-size-complex="10pt"/>
    </style:style>
    <style:style style:name="P23" style:family="paragraph" style:parent-style-name="Standard">
      <style:paragraph-properties fo:margin-top="0cm" fo:margin-bottom="0.035cm" style:contextual-spacing="false" fo:text-align="center" style:justify-single-word="false"/>
      <style:text-properties style:font-name="Arial1" fo:font-size="10pt" officeooo:rsid="001ac961" officeooo:paragraph-rsid="001ac961" style:font-size-asian="10pt" style:font-size-complex="10pt"/>
    </style:style>
    <style:style style:name="P24" style:family="paragraph" style:parent-style-name="Standard">
      <style:paragraph-properties fo:margin-top="0cm" fo:margin-bottom="0.035cm" style:contextual-spacing="false" fo:text-align="center" style:justify-single-word="false" fo:break-before="page"/>
      <style:text-properties style:font-name="Arial1" fo:font-size="10pt" fo:font-weight="bold" officeooo:rsid="001ac961" officeooo:paragraph-rsid="001ac961" style:font-size-asian="10pt" style:font-weight-asian="bold" style:font-size-complex="10pt" style:font-weight-complex="bold"/>
    </style:style>
    <style:style style:name="P25" style:family="paragraph" style:parent-style-name="Standard">
      <style:paragraph-properties fo:margin-top="0cm" fo:margin-bottom="0.035cm" style:contextual-spacing="false"/>
      <style:text-properties style:font-name="Arial1" fo:font-size="10pt" officeooo:rsid="001915e0" officeooo:paragraph-rsid="001bac80" style:font-size-asian="10pt" style:font-size-complex="10pt"/>
    </style:style>
    <style:style style:name="P26" style:family="paragraph" style:parent-style-name="Standard">
      <style:paragraph-properties fo:margin-top="0cm" fo:margin-bottom="0.035cm" style:contextual-spacing="false"/>
      <style:text-properties style:font-name="Arial1" fo:font-size="7pt" officeooo:rsid="001ac961" officeooo:paragraph-rsid="001ac961" style:font-size-asian="7pt" style:font-size-complex="7pt"/>
    </style:style>
    <style:style style:name="P27" style:family="paragraph" style:parent-style-name="Standard">
      <style:paragraph-properties fo:margin-top="0cm" fo:margin-bottom="0.035cm" style:contextual-spacing="false"/>
      <style:text-properties style:font-name="Arial1" fo:font-size="10pt" officeooo:paragraph-rsid="001915e0" style:font-size-asian="10pt" style:font-size-complex="10pt"/>
    </style:style>
    <style:style style:name="P28" style:family="paragraph" style:parent-style-name="Body_20_Text_20_Indent_20_2">
      <style:paragraph-properties fo:margin-left="0cm" fo:margin-right="0cm" fo:text-indent="0cm" style:auto-text-indent="false"/>
      <style:text-properties style:font-name="Arial" fo:font-size="3pt" style:font-size-asian="3pt" style:font-name-complex="Arial2" style:font-size-complex="3pt"/>
    </style:style>
    <style:style style:name="P29" style:family="paragraph" style:parent-style-name="Body_20_Text_20_Indent_20_2">
      <style:paragraph-properties fo:margin-left="0cm" fo:margin-right="0cm" fo:text-indent="1.249cm" style:auto-text-indent="false"/>
      <style:text-properties style:font-name="Arial" fo:font-size="7pt" style:font-size-asian="7pt" style:font-name-complex="Arial2" style:font-size-complex="7pt"/>
    </style:style>
    <style:style style:name="P30" style:family="paragraph" style:parent-style-name="Body_20_Text_20_Indent_20_2">
      <style:paragraph-properties fo:margin-left="0cm" fo:margin-right="0cm" fo:text-indent="1.249cm" style:auto-text-indent="false"/>
      <style:text-properties style:font-name="Arial" style:font-name-complex="Arial2"/>
    </style:style>
    <style:style style:name="T1" style:family="text">
      <style:text-properties officeooo:rsid="001733a2"/>
    </style:style>
    <style:style style:name="T2" style:family="text">
      <style:text-properties officeooo:rsid="001915e0"/>
    </style:style>
    <style:style style:name="T3" style:family="text">
      <style:text-properties officeooo:rsid="001d30d6"/>
    </style:style>
    <style:style style:name="T4" style:family="text">
      <style:text-properties officeooo:rsid="00137ef3"/>
    </style:style>
    <style:style style:name="T5" style:family="text">
      <style:text-properties style:font-name="Arial" fo:font-size="10pt" style:font-size-asian="10pt" style:font-name-complex="Arial2" style:font-size-complex="10pt"/>
    </style:style>
    <style:style style:name="T6" style:family="text">
      <style:text-properties style:font-name="Arial" fo:font-size="8pt" style:font-size-asian="8pt" style:font-name-complex="Arial2" style:font-size-complex="8pt"/>
    </style:style>
    <style:style style:name="T7" style:family="text">
      <style:text-properties officeooo:rsid="0017c12e"/>
    </style:style>
    <style:style style:name="T8" style:family="text">
      <style:text-properties fo:font-weight="bold" officeooo:rsid="0019cffa" style:font-weight-asian="bold" style:font-weight-complex="bold"/>
    </style:style>
    <style:style style:name="T9" style:family="text">
      <style:text-properties officeooo:rsid="001ac961"/>
    </style:style>
    <style:style style:name="T10" style:family="text">
      <style:text-properties officeooo:rsid="0019cffa"/>
    </style:style>
    <style:style style:name="T11" style:family="text">
      <style:text-properties fo:font-size="8pt" officeooo:rsid="0019cffa" style:font-size-asian="8pt" style:font-size-complex="8pt"/>
    </style:style>
    <style:style style:name="T12" style:family="text">
      <style:text-properties fo:font-size="8pt" officeooo:rsid="001bac80" style:font-size-asian="8pt" style:font-size-complex="8pt"/>
    </style:style>
    <style:style style:name="T13" style:family="text">
      <style:text-properties fo:font-size="9pt" style:font-size-asian="9pt" style:font-size-complex="9pt"/>
    </style:style>
    <style:style style:name="T14" style:family="text">
      <style:text-properties fo:font-size="9pt" style:text-underline-style="solid" style:text-underline-width="auto" style:text-underline-color="font-color" style:font-size-asian="9pt" style:font-size-complex="9pt"/>
    </style:style>
    <style:style style:name="T15" style:family="text">
      <style:text-properties fo:font-size="7pt" officeooo:rsid="001ac961" style:font-size-asian="7pt" style:font-size-complex="7pt"/>
    </style:style>
    <style:style style:name="T16" style:family="text">
      <style:text-properties fo:font-size="7pt" style:font-size-asian="7pt" style:font-size-complex="7pt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Umowa </text:span><text:span text:style-name="T2">przedwstępna sprzedaży</text:span><text:span text:style-name="T1"> pojazdu </text:span><text:span text:style-name="T3">z zadatkiem lub zaliczką</text:span></text:p>
      <text:p text:style-name="P2"/>
      <text:p text:style-name="P3"><text:span text:style-name="T1">zawarta w dniu</text:span> <text:s/>_________________ <text:span text:style-name="T4"><text:s/>w </text:span>____________________________________, pomiędzy:</text:p>
      <text:p text:style-name="P3"/>
      <text:p text:style-name="P4">Sprzedającym:</text:p>
      <text:p text:style-name="P5">Imię i nazwisko:___________________________________ PESEL/NIP:____________________________</text:p>
      <text:p text:style-name="P5">Rodzaj dokumentu tożsamości: ___________________________ <text:s/>Nr dokumentu:_____________________</text:p>
      <text:p text:style-name="P5">Wydany przez: ____________________________________________ Ważny do:_____________________</text:p>
      <text:p text:style-name="P5">Adres:_________________________________________________________________________________</text:p>
      <text:p text:style-name="P6">a </text:p>
      <text:p text:style-name="P4">Kupującym:</text:p>
      <text:p text:style-name="P7"><text:span text:style-name="T5">Nazwa firmy <text:s/></text:span><text:span text:style-name="T6">(opcjonalnie)</text:span><text:span text:style-name="T5">: __________________________________________________________________</text:span></text:p>
      <text:p text:style-name="P5">Imię i nazwisko:___________________________________ PESEL/NIP:____________________________</text:p>
      <text:p text:style-name="P5">Rodzaj dokumentu tożsamości:___________________________ <text:s text:c="2"/>Nr dokumentu:_____________________</text:p>
      <text:p text:style-name="P5">Wydany przez: ____________________________________________ Ważny do:_____________________</text:p>
      <text:p text:style-name="P5">Adres:_________________________________________________________________________________</text:p>
      <text:p text:style-name="P8"/>
      <text:p text:style-name="P9">Pkt. 1</text:p>
      <text:p text:style-name="P10">Strony ustalają, że przedmiotem planowanej sprzedaży jest <text:span text:style-name="T7">____________________________</text:span>:</text:p>
      <text:p text:style-name="P10">Marka:_______________________ Model:________________________ Rok produkcji:________________</text:p>
      <text:p text:style-name="P10">Nr nadwozia (VIN): ___________________________________ Nr rejestracyjny: ______________________</text:p>
      <text:p text:style-name="P10">Uwagi:_________________________________________________________________________________</text:p>
      <text:p text:style-name="P11"/>
      <text:p text:style-name="P12">Pkt. 2 </text:p>
      <text:p text:style-name="P13">Strony zgodnie oświadczają, że zamierzają zawrzeć umowę sprzedaży wyżej opisanego pojazdu.<text:line-break/><text:line-break/>Sprzedający zobowiązuje się sprzedać Kupującemu pojazd opisany w niniejszej umowie, a Kupujący zobowiązuje się pojazd kupić na warunkach określonych poniżej.</text:p>
      <text:p text:style-name="P14"><text:line-break/><text:span text:style-name="T8">Pkt. 3 </text:span></text:p>
      <text:p text:style-name="P13">Cena sprzedaży pojazdu zostaje ustalona na kwotę __________________ zł.<text:line-break/><text:line-break/>Słownie: ______________________________________________________________________________.<text:line-break/><text:line-break/>Strony ustalają, że powyższa cena obejmuje pojazd wraz z wyposażeniem, dokumentami i elementami wskazanymi w niniejszej umowie oraz w dodatkowych ustaleniach stron, chyba że strony postanowią inaczej.</text:p>
      <text:p text:style-name="P15"/>
      <text:p text:style-name="P16">Pkt. 4</text:p>
      <text:p text:style-name="P17"><text:span text:style-name="T2"><text:line-break/>Strony zobowiązują się zawrzeć finalną umowę sprzedaży pojazdu najpóźniej do dnia: _</text:span><text:span text:style-name="T9">_</text:span><text:span text:style-name="T2">_ - ___ -______.<text:line-break/><text:line-break/>Finalna umowa sprzedaży zostanie zawarta w miejscu uzgodnionym przez strony, chyba że strony postanowią inaczej.</text:span></text:p>
      <text:p text:style-name="P18"><text:line-break/></text:p>
      <text:p text:style-name="P19">Pkt. 5</text:p>
      <text:p text:style-name="P13">Kupujący wpłaca Sprzedającemu kwotę __________________ zł tytułem:</text:p>
      <text:p text:style-name="P13"/>
      <text:p text:style-name="P20"><text:span text:style-name="T9">[ <text:s text:c="2"/>]</text:span> zadatku <text:s text:c="44"/><text:span text:style-name="T9">[ <text:s text:c="2"/>]</text:span> <text:span text:style-name="T10">zaliczki <text:s text:c="8"/></text:span><text:span text:style-name="T11">(</text:span><text:span text:style-name="T12">Wybrać zadatek lub zaliczkę</text:span><text:span text:style-name="T11">)</text:span><text:line-break/><text:line-break/>Słownie: _______________________________________________________________________________.<text:line-break/><text:line-break/>Wpłacona kwota zostanie zaliczona na poczet ceny pojazdu przy podpisaniu finalnej umowy sprzedaży.<text:span text:style-name="T13"><text:line-break/><text:line-break/>Jeżeli strony wybrały </text:span><text:span text:style-name="T14">zadatek</text:span><text:span text:style-name="T13">, a do zawarcia finalnej umowy sprzedaży nie dojdzie z przyczyn leżących po stronie Kupującego, Sprzedający może zatrzymać zadatek, chyba że strony postanowią inaczej.<text:line-break/><text:line-break/>Jeżeli strony wybrały </text:span><text:span text:style-name="T14">zadatek</text:span><text:span text:style-name="T13">, a do zawarcia finalnej umowy sprzedaży nie dojdzie z przyczyn leżących po stronie Sprzedającego, Kupujący może żądać zwrotu zadatku w podwójnej wysokości, chyba że strony postanowią inaczej.<text:line-break/><text:line-break/>Jeżeli strony wybrały </text:span><text:span text:style-name="T14">zaliczkę</text:span><text:span text:style-name="T13">, a do zawarcia finalnej umowy sprzedaży nie dojdzie, zaliczka co do zasady podlega zwrotowi Kupującemu, chyba że strony postanowią inaczej.</text:span></text:p>
      <text:p text:style-name="P20"/>
      <text:p text:style-name="P21">Pkt. 6</text:p>
      <text:p text:style-name="P20">Strony ustalają, że zawarcie finalnej umowy sprzedaży może być uzależnione od:<text:line-break/><text:span text:style-name="T13">- zgodności danych pojazdu z dokumentami,<text:line-break/>- zgodności numeru VIN,<text:line-break/>- dostarczenia przez Sprzedającego dokumentów pojazdu,<text:line-break/>- braku istotnych wad prawnych pojazdu,<text:line-break/>- braku istotnych wad technicznych pojazdu niewskazanych Kupującemu przed podpisaniem niniejszej umowy,<text:line-break/>- pozytywnej weryfikacji pojazdu przez Kupującego, warsztat, stację kontroli pojazdów lub inny wybrany podmiot,<text:line-break/>- innych warunków wskazanych w dodatkowych ustaleniach stron.</text:span><text:line-break/><text:line-break/><text:span text:style-name="T13">Jeżeli weryfikacja pojazdu wykaże istotne niezgodności z informacjami przekazanymi Kupującemu przed podpisaniem niniejszej umowy, strony mogą odstąpić od zawarcia finalnej umowy sprzedaży bez negatywnych konsekwencji, chyba że strony postanowią inaczej.</text:span></text:p>
      <text:p text:style-name="P20"/>
      <text:p text:style-name="P21">Pkt. 7</text:p>
      <text:p text:style-name="P20">Sprzedający oświadcza, że:<text:line-break/><text:span text:style-name="T13">- jest właścicielem pojazdu albo jest uprawniony do jego sprzedaży,<text:line-break/>- pojazd nie jest przedmiotem zastawu, zajęcia komorniczego, zabezpieczenia ani innego ograniczenia w rozporządzaniu, chyba że wskazano inaczej w dodatkowych ustaleniach,<text:line-break/>- dane pojazdu podane w niniejszej umowie są zgodne z jego wiedzą i dokumentami pojazdu,<text:line-break/>- przekazał Kupującemu znane mu informacje o stanie technicznym, prawnym i historii pojazdu.</text:span></text:p>
      <text:p text:style-name="P22"/>
      <text:p text:style-name="P21">Pkt 8.</text:p>
      <text:p text:style-name="P20">Sprzedający zobowiązuje się przekazać Kupującemu najpóźniej przy zawarciu finalnej umowy sprzedaży posiadane dokumenty i elementy związane z pojazdem, w szczególności:<text:line-break/><text:span text:style-name="T13">- dowód rejestracyjny,<text:line-break/>- kartę pojazdu, jeżeli była wydana,<text:line-break/>- polisę OC lub informację o aktualnym ubezpieczeniu,<text:line-break/>- komplet kluczyków,<text:line-break/>- instrukcje, książkę serwisową, faktury, potwierdzenia napraw lub inne dokumenty, jeżeli są dostępne,<text:line-break/>- inne elementy wskazane w dodatkowych ustaleniach stron.</text:span></text:p>
      <text:p text:style-name="P20"/>
      <text:p text:style-name="P23"/>
      <text:p text:style-name="P24">Pkt. 9</text:p>
      <text:p text:style-name="P15"><text:line-break/>Wydanie pojazdu nastąpi:<text:line-break/><text:line-break/>[ <text:s text:c="2"/>] w dniu podpisania finalnej umowy sprzedaży,<text:line-break/><text:line-break/>[ <text:s text:c="2"/>] w innym terminie: ____________________________________________.<text:line-break/><text:line-break/>Strony ustalają, że do czasu wydania pojazdu ryzyko przypadkowej utraty lub uszkodzenia pojazdu ponosi Sprzedający, chyba że strony postanowią inaczej.</text:p>
      <text:p text:style-name="P15"/>
      <text:p text:style-name="P21">Pkt. 10</text:p>
      <text:p text:style-name="P20"><text:line-break/>Strony ustalają dodatkowo:<text:line-break/><text:line-break/>_______________________________________________________________________________________<text:line-break/><text:line-break/>_______________________________________________________________________________________</text:p>
      <text:p text:style-name="P20"><text:line-break/>_______________________________________________________________________________________</text:p>
      <text:p text:style-name="P20"/>
      <text:p text:style-name="P25">_______________________________________________________________________________________</text:p>
      <text:p text:style-name="P25"/>
      <text:p text:style-name="P25">_______________________________________________________________________________________</text:p>
      <text:p text:style-name="P25"/>
      <text:p text:style-name="P25">_______________________________________________________________________________________</text:p>
      <text:p text:style-name="P25"/>
      <text:p text:style-name="P25">_______________________________________________________________________________________<text:line-break/><text:line-break/><text:span text:style-name="T15">(</text:span><text:span text:style-name="T16">Przykładowe ustalenia: drugi komplet kół, dodatkowe wyposażenie, termin wydania auta, sposób płatności pozostałej części ceny, weryfikacja w warsztacie, dostarczenie dokumentów, usunięcie określonej usterki, rezygnacja z zakupu po negatywnym wyniku kontroli pojazdu.</text:span><text:span text:style-name="T15">)</text:span></text:p>
      <text:p text:style-name="P26"/>
      <text:p text:style-name="P21">Pkt. 11</text:p>
      <text:p text:style-name="P20"><text:line-break/>Umowę sporządzono w dwóch jednobrzmiących egzemplarzach, po jednym dla każdej ze stron. </text:p>
      <text:p text:style-name="P27"/>
      <text:p text:style-name="P28"/>
      <text:p text:style-name="P28"/>
      <text:p text:style-name="P29"/>
      <text:p text:style-name="P30">SPRZEDAJĄCY<text:tab/><text:tab/><text:tab/><text:tab/><text:tab/><text:tab/><text:tab/> <text:s text:c="5"/>KUPUJĄCY</text:p>
      <text:p text:style-name="P29"/>
      <text:p text:style-name="P29"/>
      <text:p text:style-name="P3">____________________________<text:tab/><text:tab/><text:tab/><text:tab/><text:tab/>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8%"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margin-top="0cm" fo:margin-bottom="0.282cm" style:contextual-spacing="false" fo:line-height="108%"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pl" fo:country="PL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loext:opacity="0%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fo:margin-left="2.251cm" fo:margin-right="0cm" fo:margin-top="0cm" fo:margin-bottom="0cm" style:contextual-spacing="false" fo:line-height="100%" fo:text-align="center" style:justify-single-word="false" fo:text-indent="0cm" style:auto-text-indent="false" fo:keep-with-next="always"/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Body_20_Text_20_Indent_20_2" style:display-name="Body Text Indent 2" style:family="paragraph" style:parent-style-name="Standard" style:default-outline-level="" style:list-style-name="">
      <style:paragraph-properties fo:margin-left="2.251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Body_20_Text_20_Indent_20_3" style:display-name="Body Text Indent 3" style:family="paragraph" style:parent-style-name="Standard" style:default-outline-level="" style:list-style-name="">
      <style:paragraph-properties fo:margin-left="2.251cm" fo:margin-right="0cm" fo:margin-top="0cm" fo:margin-bottom="0cm" style:contextual-spacing="false" fo:line-height="100%" fo:text-indent="0cm" style:auto-text-indent="false">
        <style:tab-stops>
          <style:tab-stop style:position="16.503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style:contextual-spacing="false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style:font-name="Times New Roman" fo:font-family="'Times New Roman'" style:font-family-generic="roman" style:font-pitch="variable" fo:font-size="10pt" fo:font-weight="bold" style:font-name-asian="Times New Roman1" style:font-family-asian="'Times New Roman'" style:font-family-generic-asian="system" style:font-pitch-asian="variable" style:font-size-asian="10pt" style:language-asian="pl" style:country-asian="PL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Tekst_20_podstawowy_20_wcięty_20_2_20_Znak" style:display-name="Tekst podstawowy wcięty 2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Tekst_20_podstawowy_20_wcięty_20_3_20_Znak" style:display-name="Tekst podstawowy wcięty 3 Znak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Tekst_20_dymka_20_Znak" style:display-name="Tekst dymka Znak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  <style:text-properties fo:font-size="5pt" style:font-size-asian="5pt" style:font-size-complex="5pt"/>
    </style:style>
    <style:style style:name="MP2" style:family="paragraph" style:parent-style-name="Header">
      <style:paragraph-properties fo:text-align="end" style:justify-single-word="false"/>
      <style:text-properties fo:font-size="6pt" style:font-size-asian="6pt" style:font-size-complex="6pt"/>
    </style:style>
    <style:style style:name="MP3" style:family="paragraph" style:parent-style-name="Header">
      <style:paragraph-properties fo:text-align="end" style:justify-single-word="false"/>
    </style:style>
    <style:style style:name="MP4" style:family="paragraph" style:parent-style-name="Footer">
      <style:paragraph-properties fo:text-align="right" style:justify-single-word="false"/>
    </style:style>
    <style:style style:name="MT1" style:family="text">
      <style:text-properties fo:font-size="5pt" style:font-size-asian="5pt" style:font-size-complex="5pt"/>
    </style:style>
    <style:style style:name="MT2" style:family="text">
      <style:text-properties fo:font-size="6pt" style:font-size-asian="6pt" style:font-size-complex="6pt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.318cm" fo:margin-right="0.318cm" fo:margin-top="0cm" fo:margin-bottom="0cm" style:run-through="foreground" style:wrap="non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54cm" fo:margin-left="1.905cm" fo:margin-right="1.905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91cm" fo:margin-left="0cm" fo:margin-right="0cm" fo:margin-bottom="1.191cm" style:dynamic-spacing="true"/>
      </style:header-style>
      <style:footer-style>
        <style:header-footer-properties fo:min-height="0cm" fo:margin-left="0cm" fo:margin-right="0cm" fo:margin-top="0.499cm" fo:background-color="transparent" draw:fill="none" draw:fill-color="#cfe7f5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grafika1 kopia 1" text:anchor-type="paragraph" svg:x="13.227cm" svg:y="0cm" svg:width="1.24cm" svg:height="1.24cm" draw:z-index="5"><draw:image xlink:href="Pictures/100072A5000014C6000014C6F279FB49.svg" xlink:type="simple" xlink:show="embed" xlink:actuate="onLoad" draw:mime-type="image/svg+xml"/><draw:image xlink:href="Pictures/10000001000000C9000000C9D041D668.png" xlink:type="simple" xlink:show="embed" xlink:actuate="onLoad" draw:mime-type="image/png"/></draw:frame><draw:frame draw:style-name="Mfr2" draw:name="1 kopia 1" text:anchor-type="char" svg:x="14.564cm" svg:y="0.023cm" svg:width="2.591cm" svg:height="0.557cm" draw:z-index="2"><draw:image xlink:href="Pictures/10000001000000FD0000003315AA1957.png" xlink:type="simple" xlink:show="embed" xlink:actuate="onLoad" draw:mime-type="image/png"/></draw:frame></text:p>
        <text:p text:style-name="MP1"/>
        <text:p text:style-name="MP2"><text:span text:style-name="MT1"/></text:p>
        <text:p text:style-name="MP2">Co zrobić po umowie? <text:s text:c="14"/></text:p>
        <text:p text:style-name="MP3"><text:a xlink:type="simple" xlink:href="https://sprzedawacz.pl/poks/" text:style-name="Internet_20_link" text:visited-style-name="Visited_20_Internet_20_Link"><text:span text:style-name="MT2">https://sprzedawacz.pl/poks/</text:span></text:a><text:span text:style-name="MT2"> <text:s/></text:span></text:p>
      </style:header>
      <style:footer>
        <text:p text:style-name="MP4"><text:bookmark-start text:name="PageNumWizard_FOOTER_Domyślny styl strony1"/><text:page-number text:select-page="current">3</text:page-number><text:s/>/ <loext:page-count-range>3</loext:page-count-range><text:bookmark-end text:name="PageNumWizard_FOOTER_Domyślny styl strony1"/></text:p>
      </style:footer>
      <style:footer-left>
        <text:p text:style-name="MP4"><text:bookmark-start text:name="PageNumWizard_FOOTER_Domyślny styl strony2"/><text:page-number text:select-page="current">2</text:page-number><text:s/>/ <loext:page-count-range>3</loext:page-count-range><text:bookmark-end text:name="PageNumWizard_FOOTER_Domyślny styl strony2"/></text:p>
      </style:footer-lef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iesiel</meta:initial-creator>
    <meta:editing-cycles>25</meta:editing-cycles>
    <meta:print-date>2026-04-28T21:17:10.943528800</meta:print-date>
    <meta:creation-date>2019-10-07T16:09:00</meta:creation-date>
    <dc:date>2026-08-12T20:56:31.883676400</dc:date>
    <meta:editing-duration>P2DT14H3M26S</meta:editing-duration>
    <meta:generator>LibreOffice/26.2.1.2$Windows_X86_64 LibreOffice_project/620$Build-2</meta:generator>
    <meta:printed-by>Pliki PDF</meta:printed-by>
    <meta:document-statistic meta:table-count="0" meta:image-count="2" meta:object-count="0" meta:page-count="3" meta:paragraph-count="52" meta:word-count="633" meta:character-count="6350" meta:non-whitespace-character-count="5642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